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3-00141 Willem II-straat 16 te Tilburg, bouwen van een tuinhuis in de achtertuin, 13 januari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0141 - I - Willem II-straat 16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26286</text:span><text:line-break/><text:date style:data-style-name="dag" text:fixed="true" text:date-value="2023-01-20"/><text:line-break/><text:date style:data-style-name="jaar" text:fixed="true" text:date-value="2023-0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86</text:span><text:date style:data-style-name="nicedate" text:fixed="true" text:date-value="2023-0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86</text:span><text:date style:data-style-name="nicedate" text:fixed="true" text:date-value="2023-0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voor een omgevingsvergunning Z-HZ_WABO-2023-00141 Willem II-straat 16 te Tilburg, bouwen van een tuinhuis in de achtertuin, 13 januari 2023</meta:user-defined>
    <meta:user-defined meta:name="DCTERMS.W3CDTF/DCTERMS.available">2023-01-20</meta:user-defined>
    <meta:user-defined meta:name="DCTERMS.W3CDTF/OVERHEIDop.jaargang">2023</meta:user-defined>
    <meta:user-defined meta:name="OVERHEIDop.publicationIssue">26286</meta:user-defined>
    <meta:user-defined meta:name="OVERHEIDop.GmbID/DC.identifier">gmb-2023-26286</meta:user-defined>
    <meta:user-defined meta:name="OVERHEIDop.versieInformatie"/>
  </office:meta>
</office:document-meta>
</file>