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rging aan de voorkant van de woning, Sigmund Rombergstraat 14 te Utrecht, HZ_WABO-23-201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igmund Rombergstraat 14 te Utrecht</text:span>
          </text:p>
            <text:p text:style-name="common-al">HZ_WABO-23-20155</text:p>
            <text:p text:style-name="common-al">Toelichting: het bouwen van een berging aan de voorkant van de woning</text:p>
            <text:p text:style-name="common-al">Datum ontvangst aanvraag: 13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2807</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807</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807</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erging aan de voorkant van de woning, Sigmund Rombergstraat 14 te Utrecht, HZ_WABO-23-20155</meta:user-defined>
    <meta:user-defined meta:name="DCTERMS.W3CDTF/DCTERMS.available">2023-06-15</meta:user-defined>
    <meta:user-defined meta:name="DCTERMS.W3CDTF/OVERHEIDop.jaargang">2023</meta:user-defined>
    <meta:user-defined meta:name="OVERHEIDop.externeBijlage">Publiceerbaar-A|exb-2023-29309</meta:user-defined>
    <meta:user-defined meta:name="OVERHEIDop.publicationIssue">262807</meta:user-defined>
    <meta:user-defined meta:name="OVERHEIDop.GmbID/DC.identifier">gmb-2023-262807</meta:user-defined>
    <meta:user-defined meta:name="OVERHEIDop.versieInformatie"/>
  </office:meta>
</office:document-meta>
</file>