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Wasbeekerlaan 6, 2171AE Sassenheim, het bouwen van een fietsenhok. Kenmerk Z2023-0000023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fietsenhok.</text:p>
            <text:p text:style-name="common-al"/>
            <text:p text:style-name="common-al">
            <text:span text:style-name="nadrukcur">Datum ontvangst:</text:span>13 jun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26275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75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75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Wasbeekerlaan 6, 2171AE Sassenheim, het bouwen van een fietsenhok. Kenmerk Z2023-00000230.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2751</meta:user-defined>
    <meta:user-defined meta:name="OVERHEIDop.GmbID/DC.identifier">gmb-2023-262751</meta:user-defined>
    <meta:user-defined meta:name="OVERHEIDop.versieInformatie"/>
  </office:meta>
</office:document-meta>
</file>