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arport aan de zijgevel van een woning, Fabeldierenlaan 17 te Vleuten, HZ_WABO-23-201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abeldierenlaan 17 te Vleuten</text:span>
          </text:p>
            <text:p text:style-name="common-al">HZ_WABO-23-20134</text:p>
            <text:p text:style-name="common-al">Toelichting: het bouwen van een carport aan de zijgevel van een woning</text:p>
            <text:p text:style-name="common-al">Datum ontvangst aanvraag: 1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2743</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743</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743</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arport aan de zijgevel van een woning, Fabeldierenlaan 17 te Vleuten, HZ_WABO-23-20134</meta:user-defined>
    <meta:user-defined meta:name="DCTERMS.W3CDTF/DCTERMS.available">2023-06-15</meta:user-defined>
    <meta:user-defined meta:name="DCTERMS.W3CDTF/OVERHEIDop.jaargang">2023</meta:user-defined>
    <meta:user-defined meta:name="OVERHEIDop.externeBijlage">Publiceerbaar-A|exb-2023-29257</meta:user-defined>
    <meta:user-defined meta:name="OVERHEIDop.publicationIssue">262743</meta:user-defined>
    <meta:user-defined meta:name="OVERHEIDop.GmbID/DC.identifier">gmb-2023-262743</meta:user-defined>
    <meta:user-defined meta:name="OVERHEIDop.versieInformatie"/>
  </office:meta>
</office:document-meta>
</file>