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TIJDELIJK GEBRUIK OPENBARE RUIMTE, TREKKER NAAST NUMMER 36 EN NAAST NUMMER 3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trekker, naast nummer 36 en naast nummer 37 heerenveen  (08-06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62722</text:span><text:line-break/><text:date style:data-style-name="dag" text:fixed="true" text:date-value="2023-06-15"/><text:line-break/><text:date style:data-style-name="jaar" text:fixed="true" text:date-value="2023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722</text:span><text:date style:data-style-name="nicedate" text:fixed="true" text:date-value="2023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2722</text:span><text:date style:data-style-name="nicedate" text:fixed="true" text:date-value="2023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HET TIJDELIJK GEBRUIK OPENBARE RUIMTE, TREKKER NAAST NUMMER 36 EN NAAST NUMMER 37 HEERENVEEN</meta:user-defined>
    <meta:user-defined meta:name="DCTERMS.W3CDTF/DCTERMS.available">2023-06-15</meta:user-defined>
    <meta:user-defined meta:name="DCTERMS.W3CDTF/OVERHEIDop.jaargang">2023</meta:user-defined>
    <meta:user-defined meta:name="OVERHEIDop.publicationIssue">262722</meta:user-defined>
    <meta:user-defined meta:name="OVERHEIDop.GmbID/DC.identifier">gmb-2023-262722</meta:user-defined>
    <meta:user-defined meta:name="OVERHEIDop.versieInformatie"/>
  </office:meta>
</office:document-meta>
</file>