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en gebruik grond of bouwwerk in strijd met bestemmingsplan: Oosterkade 5a, Ter Apel, Het bouwen van een steiger, overkapping en het uitbreiden van het jachthavengebouw, Verzenddatum: 13 jun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62018</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018</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018</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wen bouwwerk en gebruik grond of bouwwerk in strijd met bestemmingsplan: Oosterkade 5a, Ter Apel, Het bouwen van een steiger, overkapping en het uitbreiden van het jachthavengebouw, Verzenddatum: 13 juni 2023</meta:user-defined>
    <meta:user-defined meta:name="DCTERMS.W3CDTF/DCTERMS.available">2023-06-15</meta:user-defined>
    <meta:user-defined meta:name="DCTERMS.W3CDTF/OVERHEIDop.jaargang">2023</meta:user-defined>
    <meta:user-defined meta:name="OVERHEIDop.publicationIssue">262018</meta:user-defined>
    <meta:user-defined meta:name="OVERHEIDop.GmbID/DC.identifier">gmb-2023-262018</meta:user-defined>
    <meta:user-defined meta:name="OVERHEIDop.versieInformatie"/>
  </office:meta>
</office:document-meta>
</file>