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bestemmingsplan ‘verplaatsing woning Kleasterdyk 1, Wânswert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maken bekend dat vanaf 15 juni 2023 tot en met 26 juli 2023, het ontwerp bestemmingsplan 'verplaatsing woning Kleasterdyk 1 Wânswert’ (NL.IMRO.1970.BpWsPatroanswei-ON01) ter inzage ligt. </text:p>
            <text:p text:style-name="common-al">Het plan voorziet in de juridisch planologische regeling voor het verplaatsen van de woning op het perceel Kleasterdyk 1 te Wanswert, kadastraal bekend gemeente Ferwerderadiel, sectie E, nummer 1062 naar het naastgelegen perceel aan de Patroanswei te Wânswert, kadastraal bekend gemeente Ferwerderadiel, sectie E, nummer 1059.</text:p>
            <text:p text:style-name="common-al">
            <text:span text:style-name="nadrukvet">Het ontwerp-bestemmingsplan inzien </text:span>U kunt het bestemmingsplan bekijken op <text:a xlink:href="https://www.ruimtelijkeplannen.nl/viewer/viewer" xlink:type="simple">www.ruimtelijkeplannen.nl</text:a>, code: NL.IMRO.1970.BpWsPatroanswei-ON01. Wenst u het bestemmingsplan op een gemeentehuis in te zien? Dan kunt u telefonisch een afspraak maken via telefoonnummer (0519) 29 88 88.</text:p>
            <text:p text:style-name="common-al">
            <text:span text:style-name="nadrukvet">Wilt u reageren? </text:span>Gedurende de periode van ter inzage legging kunt u een zienswijze zenden aan gemeente Noardeast-Fryslân t.a.v. het college van burgemeester en wethouders, Postbus 1, 9100 AA DOKKUM. In de zienswijze dient u het zaaknummer te vermelden: Z321717-2021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1205</text:span><text:line-break/><text:date style:data-style-name="dag" text:fixed="true" text:date-value="2023-06-15"/><text:line-break/><text:date style:data-style-name="jaar" text:fixed="true" text:date-value="2023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1205</text:span><text:date style:data-style-name="nicedate" text:fixed="true" text:date-value="2023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1205</text:span><text:date style:data-style-name="nicedate" text:fixed="true" text:date-value="2023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5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WsPatroanswei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 bestemmingsplan ‘verplaatsing woning Kleasterdyk 1, Wânswert’</meta:user-defined>
    <meta:user-defined meta:name="DCTERMS.W3CDTF/DCTERMS.available">2023-06-15</meta:user-defined>
    <meta:user-defined meta:name="DCTERMS.W3CDTF/OVERHEIDop.jaargang">2023</meta:user-defined>
    <meta:user-defined meta:name="OVERHEIDop.publicationIssue">261205</meta:user-defined>
    <meta:user-defined meta:name="OVERHEIDop.GmbID/DC.identifier">gmb-2023-261205</meta:user-defined>
    <meta:user-defined meta:name="OVERHEIDop.versieInformatie"/>
  </office:meta>
</office:document-meta>
</file>