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Ringdijk 20 - OMV.23.06.00131 - Meerdere locaties in het gebied Hillegersberg-Schiebr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Ringdijk 20, 3053KS, kappen van 4 bomen om ruimte te maken voor het nieuw te bouwen Atelier. Specifieke locaties: viertal bomen die zich bevinden nabij de binnenspeeltuin 'Speelkas' voorheen 'Ecotopia'. Het aanvraagformulier en situatietekening(en) zijn als bijlage toegevoegd aan de publicatie (aanvraagdatum 10-06-2023, dossiernummer OMV.23.06.00131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59700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9700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9700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gevraagde omgevingsvergunning (kappen) Ringdijk 20 - OMV.23.06.00131 - Meerdere locaties in het gebied Hillegersberg-Schiebroek</meta:user-defined>
    <meta:user-defined meta:name="DCTERMS.W3CDTF/DCTERMS.available">2023-06-14</meta:user-defined>
    <meta:user-defined meta:name="DCTERMS.W3CDTF/OVERHEIDop.jaargang">2023</meta:user-defined>
    <meta:user-defined meta:name="OVERHEIDop.externeBijlage">aanvraag Ringdijk 20|exb-2023-28838</meta:user-defined>
    <meta:user-defined meta:name="OVERHEIDop.externeBijlage">Tekening Ringdijk 20|exb-2023-28839</meta:user-defined>
    <meta:user-defined meta:name="OVERHEIDop.publicationIssue">259700</meta:user-defined>
    <meta:user-defined meta:name="OVERHEIDop.GmbID/DC.identifier">gmb-2023-259700</meta:user-defined>
    <meta:user-defined meta:name="OVERHEIDop.versieInformatie"/>
  </office:meta>
</office:document-meta>
</file>