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en het vervangen van de gevelkozijnen, Nicolaas Sopingiusstraat 23 te Utrecht, HZ_WABO-23-199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colaas Sopingiusstraat 23 te Utrecht</text:span>
          </text:p>
            <text:p text:style-name="common-al">HZ_WABO-23-19930</text:p>
            <text:p text:style-name="common-al">Toelichting: het bouwen van een dakkapel en het vervangen van de gevelkozijnen</text:p>
            <text:p text:style-name="common-al">Datum ontvangst aanvraag: 10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9177</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177</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177</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en het vervangen van de gevelkozijnen, Nicolaas Sopingiusstraat 23 te Utrecht, HZ_WABO-23-19930</meta:user-defined>
    <meta:user-defined meta:name="DCTERMS.W3CDTF/DCTERMS.available">2023-06-14</meta:user-defined>
    <meta:user-defined meta:name="DCTERMS.W3CDTF/OVERHEIDop.jaargang">2023</meta:user-defined>
    <meta:user-defined meta:name="OVERHEIDop.externeBijlage">Publiceerbaar-A|exb-2023-28787</meta:user-defined>
    <meta:user-defined meta:name="OVERHEIDop.publicationIssue">259177</meta:user-defined>
    <meta:user-defined meta:name="OVERHEIDop.GmbID/DC.identifier">gmb-2023-259177</meta:user-defined>
    <meta:user-defined meta:name="OVERHEIDop.versieInformatie"/>
  </office:meta>
</office:document-meta>
</file>