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arage, het bouwen van een dakterras op de uitbouw en het verbreden van de oprit, Amerikalaan 188 te Utrecht, HZ_WABO-23-199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merikalaan 188 te Utrecht</text:span>
          </text:p>
            <text:p text:style-name="common-al">HZ_WABO-23-19934</text:p>
            <text:p text:style-name="common-al">Toelichting: het bouwen van een garage, het bouwen van een dakterras op de uitbouw en het verbreden van de oprit</text:p>
            <text:p text:style-name="common-al">Datum ontvangst aanvraag: 11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9139</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139</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139</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garage, het bouwen van een dakterras op de uitbouw en het verbreden van de oprit, Amerikalaan 188 te Utrecht, HZ_WABO-23-19934</meta:user-defined>
    <meta:user-defined meta:name="DCTERMS.W3CDTF/DCTERMS.available">2023-06-14</meta:user-defined>
    <meta:user-defined meta:name="DCTERMS.W3CDTF/OVERHEIDop.jaargang">2023</meta:user-defined>
    <meta:user-defined meta:name="OVERHEIDop.externeBijlage">Publiceerbaar-A|exb-2023-28783</meta:user-defined>
    <meta:user-defined meta:name="OVERHEIDop.publicationIssue">259139</meta:user-defined>
    <meta:user-defined meta:name="OVERHEIDop.GmbID/DC.identifier">gmb-2023-259139</meta:user-defined>
    <meta:user-defined meta:name="OVERHEIDop.versieInformatie"/>
  </office:meta>
</office:document-meta>
</file>