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akelijke beschrijving Anterieure overeenkomst Kapellaan Heiloo, bouw één vrijstaande won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Zakelijke opgave inhoud overeenkomst d.d. 6 juni 2023, conform art. 6.2.12 Bro</text:span>
          </text:p>
            <text:p text:style-name="al"/>
            <text:p text:style-name="al">
            <text:span text:style-name="nadrukvet">Bouwlocatie “Kapellaan, Heiloo“</text:span>
          </text:p>
            <text:p text:style-name="al">
            <text:span text:style-name="nadrukvet">Woningbouwprogramma:  </text:span>één grondgebonden, vrijstaande woning.</text:p>
            <text:p text:style-name="al">
            <text:span text:style-name="nadrukvet">Exploitatiebijdrage:</text:span> Ontwikkelaar betaalt aan gemeente een exploitatiebijdrage waarmee het wettelijke kostenverhaal voor het plangebied is verzekerd. </text:p>
            <text:p text:style-name="al">
            <text:span text:style-name="nadrukvet">Hoofdlijnen overeenkomst: </text:span> Ontwikkelaar neemt voor eigen rekening en risico de realisatie van het woningbouwprogramma ter hand conform het vast te stellen bestemmingsplan en de overeengekomen voorwaarden. </text:p>
            <text:p text:style-name="al">
            <text:span text:style-name="nadrukvet">Planschade: </text:span> Eventuele planschade is voor rekening en risico van ontwikkelaar.</text:p>
            <text:p text:style-name="al">
            <text:span text:style-name="nadrukvet">Plangebied:  </text:span> Locatie Kapellaan, kadastraal bekend gemeente Heiloo, sectie E, nummer 3518.</text:p>
            <text:p text:style-name="al"/>
            <text:p text:style-name="al">
            <text:span text:style-name="nadrukvet">Deze zakelijke beschrijving ligt gedurende zes weken vanaf publicatie ter inzage op het gemeentehuis van Heiloo. </text:span>
          </text:p>
            <text:p text:style-name="al">
            <text:span text:style-name="nadrukvet">Tegen de gesloten overeenkomst en de zakelijke beschrijving van de inhoud van de overeenkomst kunnen geen zienswijzen, bezwaren of beroep worden ingediend.</text:span>
         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eiloo, 14 juni 2023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258442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442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442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5/xml/MC-DRP-OverigeInformatie-Web-CB.xml</meta:user-defined>
    <meta:user-defined meta:name="OVERHEID.Gemeente/DC.creator">Heiloo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iloo</meta:user-defined>
    <meta:user-defined meta:name="OVERHEID.Gemeente/DCTERMS.publisher">Heiloo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Weg</meta:user-defined>
    <meta:user-defined meta:name="DC.title">Zakelijke beschrijving Anterieure overeenkomst Kapellaan Heiloo, bouw één vrijstaande woning</meta:user-defined>
    <meta:user-defined meta:name="DCTERMS.W3CDTF/DCTERMS.available">2023-06-14</meta:user-defined>
    <meta:user-defined meta:name="OVERHEIDop.externeBijlage">Projectlocatie E 3518 Kapellaan Heiloo|exb-2023-28700</meta:user-defined>
    <meta:user-defined meta:name="DCTERMS.W3CDTF/OVERHEIDop.jaargang">2023</meta:user-defined>
    <meta:user-defined meta:name="OVERHEIDop.publicationIssue">258442</meta:user-defined>
    <meta:user-defined meta:name="OVERHEIDop.GmbID/DC.identifier">gmb-2023-258442</meta:user-defined>
    <meta:user-defined meta:name="OVERHEIDop.versieInformatie"/>
  </office:meta>
</office:document-meta>
</file>