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ilhelminastraat 9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 - Wilhelminastraat 93
23 januari tm 10 maart 2023, Locatie: Wilhelminastraat 93-H</text:p>
            <text:p text:style-name="common-al">Looptijd :23-01-2023 t/m 10-03-2023</text:p>
            <text:p text:style-name="common-al">Verzonden naar aanvrager op: 17-01-2023</text:p>
            <text:p text:style-name="common-al">Kenmerk gemeente: Z/23/21206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206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44</text:span><text:line-break/><text:date style:data-style-name="dag" text:fixed="true" text:date-value="2023-01-20"/><text:line-break/><text:date style:data-style-name="jaar" text:fixed="true" text:date-value="2023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44</text:span><text:date style:data-style-name="nicedate" text:fixed="true" text:date-value="2023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44</text:span><text:date style:data-style-name="nicedate" text:fixed="true" text:date-value="2023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0642</meta:user-defined>
    <meta:user-defined meta:name="DCTERMS.abstract">OB - Wilhelminastraat 93 23 januari tm 10 maart 2023, Wilhelminastraat 93-H</meta:user-defined>
    <dc:language>nl</dc:language>
    <meta:user-defined meta:name="OVERHEIDop.locatietype/OVERHEIDop.gebiedsmarkering">Punt</meta:user-defined>
    <meta:user-defined meta:name="DC.title">Besluit apv vergunning Verleend Wilhelminastraat 93-H</meta:user-defined>
    <meta:user-defined meta:name="DCTERMS.W3CDTF/DCTERMS.available">2023-01-20</meta:user-defined>
    <meta:user-defined meta:name="DCTERMS.W3CDTF/OVERHEIDop.jaargang">2023</meta:user-defined>
    <meta:user-defined meta:name="OVERHEIDop.publicationIssue">25844</meta:user-defined>
    <meta:user-defined meta:name="OVERHEIDop.GmbID/DC.identifier">gmb-2023-25844</meta:user-defined>
    <meta:user-defined meta:name="OVERHEIDop.versieInformatie"/>
  </office:meta>
</office:document-meta>
</file>