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Smallingerland - kennisgeving verlenging beslistermijn omgevingsvergunning - strijdigheid bestemmingsplan voor de bouw van een monomestvergister (OBM) - Kraenlânswei 40, 9215VZ De Veenhoo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Smallingerland hebben in het kader van de Wet algemene bepalingen omgevingsrecht besloten voor de volgende aanvraag de beslistermijn te verlengen met een termijn van maximaal 6 weken:</text:p>
            <text:p text:style-name="common-al">Voor: strijdigheid bestemmingsplan voor de bouw van een monomestvergister (OBM)</text:p>
            <text:p text:style-name="common-al">Locatie: Kraenlânswei 40, 9215VZ De Veenhoop</text:p>
            <text:p text:style-name="last-al">De beslistermijn wordt verlengd met 6 weken. Door dit besluit is de nieuwe uiterste beslisdatum: 24 juli 2023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mallingerland</text:p>
            </table:table-cell>
            <table:table-cell office:value-type="string" table:style-name="header.C">
              <text:p text:style-name="headerright"><text:span text:style-name="nr">Nr. 258421</text:span><text:line-break/><text:date style:data-style-name="dag" text:fixed="true" text:date-value="2023-06-14"/><text:line-break/><text:date style:data-style-name="jaar" text:fixed="true" text:date-value="2023-06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8421</text:span><text:date style:data-style-name="nicedate" text:fixed="true" text:date-value="2023-06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8421</text:span><text:date style:data-style-name="nicedate" text:fixed="true" text:date-value="2023-06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Smalling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mallingerland</meta:user-defined>
    <meta:user-defined meta:name="OVERHEID.Gemeente/OVERHEID.authority">Smalling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milieu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meta:user-defined meta:name="DCTERMS.abstract">Verlenging beslistermijn, strijdigheid bestemmingsplan voor de bouw van een monomestvergister (OBM), Kraenlânswei 40, 9215VZ De Veenhoop</meta:user-defined>
    <dc:language>nl</dc:language>
    <meta:user-defined meta:name="OVERHEIDop.locatietype/OVERHEIDop.gebiedsmarkering">Punt</meta:user-defined>
    <meta:user-defined meta:name="DC.title">Gemeente Smallingerland - kennisgeving verlenging beslistermijn omgevingsvergunning - strijdigheid bestemmingsplan voor de bouw van een monomestvergister (OBM) - Kraenlânswei 40, 9215VZ De Veenhoop</meta:user-defined>
    <meta:user-defined meta:name="DCTERMS.W3CDTF/DCTERMS.available">2023-06-14</meta:user-defined>
    <meta:user-defined meta:name="DCTERMS.W3CDTF/OVERHEIDop.jaargang">2023</meta:user-defined>
    <meta:user-defined meta:name="OVERHEIDop.publicationIssue">258421</meta:user-defined>
    <meta:user-defined meta:name="OVERHEIDop.GmbID/DC.identifier">gmb-2023-258421</meta:user-defined>
    <meta:user-defined meta:name="OVERHEIDop.versieInformatie"/>
  </office:meta>
</office:document-meta>
</file>