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werkplaatsloods en overkapping, Scheemderzwaag 1, 9679 TM Scheemda</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08/06/2023, bouwen werkplaatsloods en overkapping, Scheemderzwaag 1, 9679 TM Scheemda.</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4 juni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258307</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307</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307</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werkplaatsloods en overkapping, Scheemderzwaag 1, 9679 TM Scheemda</meta:user-defined>
    <meta:user-defined meta:name="DCTERMS.W3CDTF/DCTERMS.available">2023-06-14</meta:user-defined>
    <meta:user-defined meta:name="DCTERMS.W3CDTF/OVERHEIDop.jaargang">2023</meta:user-defined>
    <meta:user-defined meta:name="OVERHEIDop.publicationIssue">258307</meta:user-defined>
    <meta:user-defined meta:name="OVERHEIDop.GmbID/DC.identifier">gmb-2023-258307</meta:user-defined>
    <meta:user-defined meta:name="OVERHEIDop.versieInformatie"/>
  </office:meta>
</office:document-meta>
</file>