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Pijnenburgweg 8 Harskamp, het bouwen van een garage en verand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7 juni 2023</text:p>
            <text:p text:style-name="common-al">Zaaknummer 2023W092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58130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130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130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Pijnenburgweg 8 Harskamp, het bouwen van een garage en veranda.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8130</meta:user-defined>
    <meta:user-defined meta:name="OVERHEIDop.GmbID/DC.identifier">gmb-2023-258130</meta:user-defined>
    <meta:user-defined meta:name="OVERHEIDop.versieInformatie"/>
  </office:meta>
</office:document-meta>
</file>