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Evenaar 161 te De Meern, HZ_WABO-23-1958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Evenaar 161 te De Meern</text:span>
          </text:p>
            <text:p text:style-name="common-al">HZ_WABO-23-19587</text:p>
            <text:p text:style-name="common-al">Toelichting: het bouwen van een dakkapel op het voordakvlak</text:p>
            <text:p text:style-name="common-al">Datum ontvangst aanvraag: 8 jun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57717</text:span><text:line-break/><text:date style:data-style-name="dag" text:fixed="true" text:date-value="2023-06-13"/><text:line-break/><text:date style:data-style-name="jaar" text:fixed="true" text:date-value="2023-06-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7717</text:span><text:date style:data-style-name="nicedate" text:fixed="true" text:date-value="2023-06-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7717</text:span><text:date style:data-style-name="nicedate" text:fixed="true" text:date-value="2023-06-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op het voordakvlak, Evenaar 161 te De Meern, HZ_WABO-23-19587</meta:user-defined>
    <meta:user-defined meta:name="DCTERMS.W3CDTF/DCTERMS.available">2023-06-13</meta:user-defined>
    <meta:user-defined meta:name="DCTERMS.W3CDTF/OVERHEIDop.jaargang">2023</meta:user-defined>
    <meta:user-defined meta:name="OVERHEIDop.externeBijlage">Aanvraagdocument  publiceerbaar-A|exb-2023-28632</meta:user-defined>
    <meta:user-defined meta:name="OVERHEIDop.publicationIssue">257717</meta:user-defined>
    <meta:user-defined meta:name="OVERHEIDop.GmbID/DC.identifier">gmb-2023-257717</meta:user-defined>
    <meta:user-defined meta:name="OVERHEIDop.versieInformatie"/>
  </office:meta>
</office:document-meta>
</file>