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ongebouw met acht appartementen na sloop van de bestaande bebouwing, Kleinesingel 29 te Utrecht,  HZ_WABO-23-086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einesingel 29 te Utrecht</text:p>
            <text:p text:style-name="common-al">HZ_WABO-23-08621</text:p>
            <text:p text:style-name="common-al">Toelichting: het bouwen van een woongebouw met acht appartementen na sloop van de bestaande bebouw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7162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162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162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woongebouw met acht appartementen na sloop van de bestaande bebouwing, Kleinesingel 29 te Utrecht,  HZ_WABO-23-08621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7162</meta:user-defined>
    <meta:user-defined meta:name="OVERHEIDop.GmbID/DC.identifier">gmb-2023-257162</meta:user-defined>
    <meta:user-defined meta:name="OVERHEIDop.versieInformatie"/>
  </office:meta>
</office:document-meta>
</file>