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Badhoevedorp, Sperwerstraat 29, 1171 TD, bouwen van een aanbouw aan de zijkant/achterkant van de woning, verzenddatum 09-06-2023, zaaknummer 7491668, olonummer 7669525.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zwaar/beroep</text:span>
          </text:p>
            <text:p text:style-name="common-al">Het indienen van een bezwaar- en/of beroepschrift is hierbij niet van toepass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57138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7138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7138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aanvraag omgevingsvergunning, Badhoevedorp, Sperwerstraat 29, 1171 TD, bouwen van een aanbouw aan de zijkant/achterkant van de woning, verzenddatum 09-06-2023, zaaknummer 7491668, olonummer 7669525.</meta:user-defined>
    <meta:user-defined meta:name="DCTERMS.W3CDTF/DCTERMS.available">2023-06-13</meta:user-defined>
    <meta:user-defined meta:name="DCTERMS.W3CDTF/OVERHEIDop.jaargang">2023</meta:user-defined>
    <meta:user-defined meta:name="OVERHEIDop.publicationIssue">257138</meta:user-defined>
    <meta:user-defined meta:name="OVERHEIDop.GmbID/DC.identifier">gmb-2023-257138</meta:user-defined>
    <meta:user-defined meta:name="OVERHEIDop.versieInformatie"/>
  </office:meta>
</office:document-meta>
</file>