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schuur, Menno van Coehoornweg 14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nno van Coehoornweg 14, Burgum</text:p>
            <text:p text:style-name="common-al">Olo: 7779389</text:p>
            <text:p text:style-name="common-al">het bouwen van een schuur</text:p>
            <text:p text:style-name="common-al">Datum ontvangst: 08 jun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56268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268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268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vangen aanvraag omgevingsvergunning, het bouwen van een schuur, Menno van Coehoornweg 14, Burgum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6268</meta:user-defined>
    <meta:user-defined meta:name="OVERHEIDop.GmbID/DC.identifier">gmb-2023-256268</meta:user-defined>
    <meta:user-defined meta:name="OVERHEIDop.versieInformatie"/>
  </office:meta>
</office:document-meta>
</file>