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Johannes Vermeerstraat 20 1071D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Johannes Vermeerstraat 20 1071DR Amsterdam</text:p>
            <text:p text:style-name="common-al">Omschrijving: wijzigen van de gevel en het realiseren van balkons op de eerste, tweede en derde verdieping</text:p>
            <text:p text:style-name="common-al">Verzonden naar aanvrager op: 08-06-2023</text:p>
            <text:p text:style-name="common-al">Zaaknummer: Z2023-Z001842</text:p>
            <text:p text:style-name="common-al">OLO nummer: 7690573</text:p>
            <text:p text:style-name="last-al">Door dit besluit is de beslistermijn met 6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153</text:span><text:line-break/><text:date style:data-style-name="dag" text:fixed="true" text:date-value="2023-06-13"/><text:line-break/><text:date style:data-style-name="jaar" text:fixed="true" text:date-value="2023-06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6153</text:span><text:date style:data-style-name="nicedate" text:fixed="true" text:date-value="2023-06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6153</text:span><text:date style:data-style-name="nicedate" text:fixed="true" text:date-value="2023-06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Z001842</meta:user-defined>
    <meta:user-defined meta:name="DCTERMS.abstract">wijzigen van de gevel en het realiseren van balkons op de eerste, tweede en derde verdieping</meta:user-defined>
    <dc:language>nl</dc:language>
    <meta:user-defined meta:name="OVERHEIDop.locatietype/OVERHEIDop.gebiedsmarkering">Punt</meta:user-defined>
    <meta:user-defined meta:name="DC.title">Verlenging beslistermijn omgevingsvergunning Johannes Vermeerstraat 20 1071DR Amsterdam</meta:user-defined>
    <meta:user-defined meta:name="DCTERMS.W3CDTF/DCTERMS.available">2023-06-13</meta:user-defined>
    <meta:user-defined meta:name="DCTERMS.W3CDTF/OVERHEIDop.jaargang">2023</meta:user-defined>
    <meta:user-defined meta:name="OVERHEIDop.publicationIssue">256153</meta:user-defined>
    <meta:user-defined meta:name="OVERHEIDop.GmbID/DC.identifier">gmb-2023-256153</meta:user-defined>
    <meta:user-defined meta:name="OVERHEIDop.versieInformatie"/>
  </office:meta>
</office:document-meta>
</file>