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RECTIFICATIE Aanvraag omgevingsvergunning, het bouwen van een verdiepingsvloer en een trap in een commerciële ruimte, en het realiseren van een tijdelijk (2 jaar) horecaterras voor het gebouw, Van Sijpesteijnkade 15 te Utrecht, HZ_WABO-23-1735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p>
            <text:p text:style-name="common-al">
            <text:span text:style-name="nadrukvet">Van Sijpesteijnkade 15 te Utrecht</text:span>
          </text:p>
            <text:p text:style-name="common-al"/>
            <text:p text:style-name="common-al">HZ_WABO-23-17356</text:p>
            <text:p text:style-name="common-al">Toelichting: het bouwen van een verdiepingsvloer en een trap in een commerciele ruimte</text:p>
            <text:p text:style-name="common-al">Datum ontvangst aanvraag: 22 mei 2023</text:p>
            <text:p text:style-name="common-al"/>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p text:style-name="common-al">
            <text:span text:style-name="nadrukvet">Stukken inzien</text:span>
          </text:p>
            <text:p text:style-name="common-al">Wilt u deze aanvraag met de stukken die daarbij horen inzien? Dat kan als volgt:</text:p>
            <text:p text:style-name="common-al"/>
            <text:list text:style-name="id1-3-2-1-1-14">
              <text:list-item text:style-override="id1-3-2-1-1-14-1">
                <text:number>1.</text:number>
                <text:p text:style-name="al">•Kijk op deze webpagina in de linker kolom of er bijlagen staan die u wilt inzien.</text:p>
              </text:list-item>
              <text:list-item text:style-override="id1-3-2-1-1-14-2">
                <text:number>2.</text:number>
                <text:p text:style-name="al">•E-mail naar bekendmakingen@utrecht.nl de volgende gegevens:</text:p>
                <text:list text:style-name="id1-3-2-1-1-14-2-3">
                  <text:list-item text:style-override="id1-3-2-1-1-14-2-3-1">
                    <text:number>1.</text:number>
                    <text:p text:style-name="al">•</text:p>
                    <text:p text:style-name="al">het kenmerk van deze aanvraag,</text:p>
                  </text:list-item>
                  <text:list-item text:style-override="id1-3-2-1-1-14-2-3-2">
                    <text:number>2.</text:number>
                    <text:p text:style-name="al">•</text:p>
                    <text:p text:style-name="al">uw naam, adres en telefoonnummer,</text:p>
                  </text:list-item>
                  <text:list-item text:style-override="id1-3-2-1-1-14-2-3-3">
                    <text:number>3.</text:number>
                    <text:p text:style-name="al">•</text:p>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5896</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896</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5896</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6/xml/MC-DRP-OmgevingsvergunningAanvraag-Web-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RECTIFICATIE Aanvraag omgevingsvergunning, het bouwen van een verdiepingsvloer en een trap in een commerciële ruimte, en het realiseren van een tijdelijk (2 jaar) horecaterras voor het gebouw, Van Sijpesteijnkade 15 te Utrecht, HZ_WABO-23-17356</meta:user-defined>
    <meta:user-defined meta:name="DCTERMS.W3CDTF/DCTERMS.available">2023-06-12</meta:user-defined>
    <meta:user-defined meta:name="DCTERMS.W3CDTF/OVERHEIDop.jaargang">2023</meta:user-defined>
    <meta:user-defined meta:name="OVERHEIDop.publicationIssue">255896</meta:user-defined>
    <meta:user-defined meta:name="OVERHEIDop.GmbID/DC.identifier">gmb-2023-255896</meta:user-defined>
    <meta:user-defined meta:name="OVERHEIDop.versieInformatie"/>
  </office:meta>
</office:document-meta>
</file>