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chter en een dakkapel op het voordakvlak van de woning, Prinses Margrietlaan 24 te De Meern, HZ_WABO-23-195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Margrietlaan 24 te De Meern</text:span>
          </text:p>
            <text:p text:style-name="common-al">HZ_WABO-23-19550</text:p>
            <text:p text:style-name="common-al">Toelichting: het bouwen van een dakopbouw achter en een dakkapel op het voordakvlak van de woning</text:p>
            <text:p text:style-name="common-al">Datum ontvangst aanvraag: 7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5846</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846</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846</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chter en een dakkapel op het voordakvlak van de woning, Prinses Margrietlaan 24 te De Meern, HZ_WABO-23-19550</meta:user-defined>
    <meta:user-defined meta:name="DCTERMS.W3CDTF/DCTERMS.available">2023-06-12</meta:user-defined>
    <meta:user-defined meta:name="DCTERMS.W3CDTF/OVERHEIDop.jaargang">2023</meta:user-defined>
    <meta:user-defined meta:name="OVERHEIDop.externeBijlage">Publiceerbaar-A|exb-2023-28469</meta:user-defined>
    <meta:user-defined meta:name="OVERHEIDop.publicationIssue">255846</meta:user-defined>
    <meta:user-defined meta:name="OVERHEIDop.GmbID/DC.identifier">gmb-2023-255846</meta:user-defined>
    <meta:user-defined meta:name="OVERHEIDop.versieInformatie"/>
  </office:meta>
</office:document-meta>
</file>