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legaliseren van een houten schuurtje en een overkapping op de locatie Miep Giesstraat 4, 3417 CZ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07 juni 2023 een omgevingsvergunning:</text:p>
            <text:p text:style-name="common-al">- Bouwen;</text:p>
            <text:p text:style-name="common-al">-Handelen in strijd met regels ruimtelijke ordening;</text:p>
            <text:p text:style-name="common-al">verleend voor de locatie Miep Giesstraat 4, 3417 CZ Montfoort met OLO nummer 7652739 en zaaknummer 153319. De omgevingsvergunning is op 07 juni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153319.</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153319.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255751</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751</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751</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vergunning (reguliere procedure) voor het legaliseren van een houten schuurtje en een overkapping op de locatie Miep Giesstraat 4, 3417 CZ Montfoort</meta:user-defined>
    <meta:user-defined meta:name="DCTERMS.W3CDTF/DCTERMS.available">2023-06-12</meta:user-defined>
    <meta:user-defined meta:name="DCTERMS.W3CDTF/OVERHEIDop.jaargang">2023</meta:user-defined>
    <meta:user-defined meta:name="OVERHEIDop.publicationIssue">255751</meta:user-defined>
    <meta:user-defined meta:name="OVERHEIDop.GmbID/DC.identifier">gmb-2023-255751</meta:user-defined>
    <meta:user-defined meta:name="OVERHEIDop.versieInformatie"/>
  </office:meta>
</office:document-meta>
</file>