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ouwen van een opslagloods bij een akkerbouwbedrijf aan Graafsedijk 16 te Be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maken bekend dat zij een melding hebben ontvangen:</text:p>
            <text:p text:style-name="common-al">Voor:  het bouwen van een opslagloods bij een akkerbouwbedrijf</text:p>
            <text:p text:style-name="common-al">Locatie:  Graafsedijk 16 Beers</text:p>
            <text:p text:style-name="common-al">Datum ontvangen:  23 mei 2023</text:p>
            <text:p text:style-name="common-al">Tegen meldingen op basis van artikel 8.40 Wet milieubeheer kan geen bezwaar worden gemaakt.</text:p>
            <text:p text:style-name="last-al">U kunt de melding inzien bij de publieksbalie van de gemeente. Wij verzoeken u hiervoor een afspraak te maken, zodat wij u beter van dienst kunnen z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255460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5460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5460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/xml/MC-DRP-Omgevmelding-Web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Melding voor het bouwen van een opslagloods bij een akkerbouwbedrijf aan Graafsedijk 16 te Beers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5460</meta:user-defined>
    <meta:user-defined meta:name="OVERHEIDop.GmbID/DC.identifier">gmb-2023-255460</meta:user-defined>
    <meta:user-defined meta:name="OVERHEIDop.versieInformatie"/>
  </office:meta>
</office:document-meta>
</file>