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omgevingsvergunning, Reider AE 5 9642KC Veendam. Het bouwen van een dakopbouw en aan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Het bouwen van een dakopbouw en aanbouw.</text:p>
            <text:p text:style-name="common-al">Locatie: Reider AE 5 9642KC Veendam</text:p>
            <text:p text:style-name="common-al"/>
            <text:p text:style-name="last-al">Datum <text:span text:style-name="nadrukvet">ontvangst</text:span>: 1 juni 2023 (Kenmerk: OMG/2023/0039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254096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96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96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3/0039</meta:user-defined>
    <meta:user-defined meta:name="DCTERMS.abstract">Gemeente - omgevingsvergunning - Het bouwen van een dakopbouw en aanbouw. - Reider AE 5 9642KC Veendam</meta:user-defined>
    <dc:language>nl</dc:language>
    <meta:user-defined meta:name="OVERHEIDop.locatietype/OVERHEIDop.gebiedsmarkering">Adres</meta:user-defined>
    <meta:user-defined meta:name="DC.title">Ontvangen aanvraag - omgevingsvergunning, Reider AE 5 9642KC Veendam. Het bouwen van een dakopbouw en aanbouw.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4096</meta:user-defined>
    <meta:user-defined meta:name="OVERHEIDop.GmbID/DC.identifier">gmb-2023-254096</meta:user-defined>
    <meta:user-defined meta:name="OVERHEIDop.versieInformatie"/>
  </office:meta>
</office:document-meta>
</file>