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uitlaatwerk aan Herwijnense Bovenwaard (HWN02 U 1016) te Herw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uitlaatwerk (Bouwen), Herwijnense Bovenwaard (HWN02 U 1016), in Herwijnen (06-06-2023) (geen bezwaar mogelijk), ODR230728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54070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7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7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7285</meta:user-defined>
    <dc:language>nl</dc:language>
    <meta:user-defined meta:name="OVERHEIDop.locatietype/OVERHEIDop.gebiedsmarkering">Perceel</meta:user-defined>
    <meta:user-defined meta:name="DC.title">Aanvraag vergunning voor het bouwen van een uitlaatwerk aan Herwijnense Bovenwaard (HWN02 U 1016) te Herwijnen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4070</meta:user-defined>
    <meta:user-defined meta:name="OVERHEIDop.GmbID/DC.identifier">gmb-2023-254070</meta:user-defined>
    <meta:user-defined meta:name="OVERHEIDop.versieInformatie"/>
  </office:meta>
</office:document-meta>
</file>