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Kladdewortel 5 te De Meern, HZ_WABO-23-194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addewortel 5 te De Meern</text:span>
          </text:p>
            <text:p text:style-name="common-al">HZ_WABO-23-19477</text:p>
            <text:p text:style-name="common-al">Toelichting: het bouwen van een dakopbouw op de woning</text:p>
            <text:p text:style-name="common-al">Datum ontvangst aanvraag: 7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614</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14</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14</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Kladdewortel 5 te De Meern, HZ_WABO-23-19477</meta:user-defined>
    <meta:user-defined meta:name="DCTERMS.W3CDTF/DCTERMS.available">2023-06-12</meta:user-defined>
    <meta:user-defined meta:name="DCTERMS.W3CDTF/OVERHEIDop.jaargang">2023</meta:user-defined>
    <meta:user-defined meta:name="OVERHEIDop.externeBijlage">Aanvraagdocument  publiceerbaar-A|exb-2023-28311</meta:user-defined>
    <meta:user-defined meta:name="OVERHEIDop.publicationIssue">253614</meta:user-defined>
    <meta:user-defined meta:name="OVERHEIDop.GmbID/DC.identifier">gmb-2023-253614</meta:user-defined>
    <meta:user-defined meta:name="OVERHEIDop.versieInformatie"/>
  </office:meta>
</office:document-meta>
</file>