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Lucellestraat 34-H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en- Lucellestraat 34
19-06-2023 t/m 04-08-2023, Locatie: Lucellestraat 34-H</text:p>
            <text:p text:style-name="common-al">Looptijd :19-06-2023 t/m 04-08-2023</text:p>
            <text:p text:style-name="common-al">Verzonden naar aanvrager op: 07-06-2023</text:p>
            <text:p text:style-name="common-al">Kenmerk gemeente: Z/23/217020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3/2170202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www.amsterdam.nl/veelgevraagd</text:a> onder het tabblad 'Contact'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53472</text:span><text:line-break/><text:date style:data-style-name="dag" text:fixed="true" text:date-value="2023-06-12"/><text:line-break/><text:date style:data-style-name="jaar" text:fixed="true" text:date-value="2023-06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53472</text:span><text:date style:data-style-name="nicedate" text:fixed="true" text:date-value="2023-06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53472</text:span><text:date style:data-style-name="nicedate" text:fixed="true" text:date-value="2023-06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4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3/2170202</meta:user-defined>
    <meta:user-defined meta:name="DCTERMS.abstract">Objecten- Lucellestraat 34 19-06-2023 t/m 04-08-2023, Lucellestraat 34-H</meta:user-defined>
    <dc:language>nl</dc:language>
    <meta:user-defined meta:name="OVERHEIDop.locatietype/OVERHEIDop.gebiedsmarkering">Punt</meta:user-defined>
    <meta:user-defined meta:name="DC.title">Besluit apv vergunning Verleend - Lucellestraat 34-H</meta:user-defined>
    <meta:user-defined meta:name="DCTERMS.W3CDTF/DCTERMS.available">2023-06-12</meta:user-defined>
    <meta:user-defined meta:name="DCTERMS.W3CDTF/OVERHEIDop.jaargang">2023</meta:user-defined>
    <meta:user-defined meta:name="OVERHEIDop.publicationIssue">253472</meta:user-defined>
    <meta:user-defined meta:name="OVERHEIDop.GmbID/DC.identifier">gmb-2023-253472</meta:user-defined>
    <meta:user-defined meta:name="OVERHEIDop.versieInformatie"/>
  </office:meta>
</office:document-meta>
</file>