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Magelhaenlaan 8 te Utrecht,  HZ_WABO-23-145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elhaenlaan 8 te Utrecht</text:p>
            <text:p text:style-name="common-al">HZ_WABO-23-14524</text:p>
            <text:p text:style-name="common-al">Toelichting: het bouwen van een dakopbouw op een woning</text:p>
            <text:p text:style-name="common-al">Datum besluit: 7 juni 2023</text:p>
            <text:p text:style-name="common-al">Startdatum bezwaartermijn: 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344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44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44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Magelhaenlaan 8 te Utrecht,  HZ_WABO-23-14524</meta:user-defined>
    <meta:user-defined meta:name="DCTERMS.W3CDTF/DCTERMS.available">2023-06-09</meta:user-defined>
    <meta:user-defined meta:name="DCTERMS.W3CDTF/OVERHEIDop.jaargang">2023</meta:user-defined>
    <meta:user-defined meta:name="OVERHEIDop.externeBijlage">Publiceerbaar-A|exb-2023-28274</meta:user-defined>
    <meta:user-defined meta:name="OVERHEIDop.externeBijlage">Besluit omgevingsvergunning publiceerbaar|exb-2023-28275</meta:user-defined>
    <meta:user-defined meta:name="OVERHEIDop.publicationIssue">253344</meta:user-defined>
    <meta:user-defined meta:name="OVERHEIDop.GmbID/DC.identifier">gmb-2023-253344</meta:user-defined>
    <meta:user-defined meta:name="OVERHEIDop.versieInformatie"/>
  </office:meta>
</office:document-meta>
</file>