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5e Dalweg 8, Vriescheloo, legalisatie van een kippenhok, schapenstal en houthok, datum: 6 jun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53259</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259</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259</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Aanvraag omgevingsvergunning bouwen bouwwerk: 5e Dalweg 8, Vriescheloo, legalisatie van een kippenhok, schapenstal en houthok, datum: 6 juni 2023</meta:user-defined>
    <meta:user-defined meta:name="DCTERMS.W3CDTF/DCTERMS.available">2023-06-09</meta:user-defined>
    <meta:user-defined meta:name="DCTERMS.W3CDTF/OVERHEIDop.jaargang">2023</meta:user-defined>
    <meta:user-defined meta:name="OVERHEIDop.publicationIssue">253259</meta:user-defined>
    <meta:user-defined meta:name="OVERHEIDop.GmbID/DC.identifier">gmb-2023-253259</meta:user-defined>
    <meta:user-defined meta:name="OVERHEIDop.versieInformatie"/>
  </office:meta>
</office:document-meta>
</file>