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Van Speykstraat 149 - OMV.23.04.0021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Van Speykstraat 149, 3014VJ, kappen van 1 boom vanwege afstervingsverschijnselen. Het geanonimiseerde besluit en foto's zijn als bijlage toegevoegd aan de publicatie (datum besluit 06-06-2023, verzonden op 07-06-2023, dossiernummer OMV.23.04.00210).</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53149</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149</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149</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OVERHEIDop.locatietype/OVERHEIDop.gebiedsmarkering">Weg</meta:user-defined>
    <meta:user-defined meta:name="DC.title">Verleende omgevingsvergunning (kappen) Van Speykstraat 149 - OMV.23.04.00210</meta:user-defined>
    <meta:user-defined meta:name="DCTERMS.W3CDTF/DCTERMS.available">2023-06-09</meta:user-defined>
    <meta:user-defined meta:name="DCTERMS.W3CDTF/OVERHEIDop.jaargang">2023</meta:user-defined>
    <meta:user-defined meta:name="OVERHEIDop.externeBijlage">Van Speykstraat 149 - OMV.23.04.00210|exb-2023-28233</meta:user-defined>
    <meta:user-defined meta:name="OVERHEIDop.externeBijlage">Van Speykstraat 149 - OMV.23.04.00210 - FOTO 1|exb-2023-28234</meta:user-defined>
    <meta:user-defined meta:name="OVERHEIDop.externeBijlage">Van Speykstraat 149 - OMV.23.04.00210 - FOTO 2|exb-2023-28235</meta:user-defined>
    <meta:user-defined meta:name="OVERHEIDop.publicationIssue">253149</meta:user-defined>
    <meta:user-defined meta:name="OVERHEIDop.GmbID/DC.identifier">gmb-2023-253149</meta:user-defined>
    <meta:user-defined meta:name="OVERHEIDop.versieInformatie"/>
  </office:meta>
</office:document-meta>
</file>