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verlengen beslistermijn aanvraag omgevingsvergunning Z-HZ_WABO-2023-01032 Nabij Technopol, sectie Z perceelnummer 3079  te Tilburg, bouwen van een bedrijfspand, 6 jun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 en W maakt bekend dat zij op grond van artikel 3.9 lid 2 van de Wet algemene bepalingen omgevingsrecht (Wabo) de beslistermijn van bovenstaande aanvraag met zes weken heeft verlengd.</text:p>
            <text:p text:style-name="common-al"/>
            <text:p text:style-name="last-al">Kenmerk:  - Z-HZ_WABO-2023-01032 - V - Nabij Technopol, sectie Z perceelnummer 3079 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52465</text:span><text:line-break/><text:date style:data-style-name="dag" text:fixed="true" text:date-value="2023-06-09"/><text:line-break/><text:date style:data-style-name="jaar" text:fixed="true" text:date-value="2023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2465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2465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Tilburg, verlengen beslistermijn aanvraag omgevingsvergunning Z-HZ_WABO-2023-01032 Nabij Technopol, sectie Z perceelnummer 3079  te Tilburg, bouwen van een bedrijfspand, 6 juni 2023</meta:user-defined>
    <meta:user-defined meta:name="DCTERMS.W3CDTF/DCTERMS.available">2023-06-09</meta:user-defined>
    <meta:user-defined meta:name="DCTERMS.W3CDTF/OVERHEIDop.jaargang">2023</meta:user-defined>
    <meta:user-defined meta:name="OVERHEIDop.publicationIssue">252465</meta:user-defined>
    <meta:user-defined meta:name="OVERHEIDop.GmbID/DC.identifier">gmb-2023-252465</meta:user-defined>
    <meta:user-defined meta:name="OVERHEIDop.versieInformatie"/>
  </office:meta>
</office:document-meta>
</file>