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Minahassastraat 61, 2023-02311, maken van constructieve wijziging in woning, activiteit bouwen, verzonden 2 juni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51852</text:span><text:line-break/><text:date style:data-style-name="dag" text:fixed="true" text:date-value="2023-06-09"/><text:line-break/><text:date style:data-style-name="jaar" text:fixed="true" text:date-value="2023-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852</text:span><text:date style:data-style-name="nicedate" text:fixed="true" text:date-value="2023-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852</text:span><text:date style:data-style-name="nicedate" text:fixed="true" text:date-value="2023-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Minahassastraat 61, 2023-02311, maken van constructieve wijziging in woning, activiteit bouwen, verzonden 2 juni 2023</meta:user-defined>
    <meta:user-defined meta:name="DCTERMS.W3CDTF/DCTERMS.available">2023-06-09</meta:user-defined>
    <meta:user-defined meta:name="DCTERMS.W3CDTF/OVERHEIDop.jaargang">2023</meta:user-defined>
    <meta:user-defined meta:name="OVERHEIDop.publicationIssue">251852</meta:user-defined>
    <meta:user-defined meta:name="OVERHEIDop.GmbID/DC.identifier">gmb-2023-251852</meta:user-defined>
    <meta:user-defined meta:name="OVERHEIDop.versieInformatie"/>
  </office:meta>
</office:document-meta>
</file>