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aan de zij- en achterkant van de woning, Linnaeuslaan 1 te Utrecht,  HZ_WABO-23-064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nnaeuslaan 1 te Utrecht</text:p>
            <text:p text:style-name="common-al">HZ_WABO-23-06419</text:p>
            <text:p text:style-name="common-al">Toelichting: het bouwen van een aanbouw aan de zij- en achterkant van de woning</text:p>
            <text:p text:style-name="common-al">Datum besluit: 6 juni 2023</text:p>
            <text:p text:style-name="common-al">Startdatum bezwaartermijn: 8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1665</text:span><text:line-break/><text:date style:data-style-name="dag" text:fixed="true" text:date-value="2023-06-09"/><text:line-break/><text:date style:data-style-name="jaar" text:fixed="true" text:date-value="2023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1665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1665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anbouw aan de zij- en achterkant van de woning, Linnaeuslaan 1 te Utrecht,  HZ_WABO-23-06419</meta:user-defined>
    <meta:user-defined meta:name="DCTERMS.W3CDTF/DCTERMS.available">2023-06-09</meta:user-defined>
    <meta:user-defined meta:name="DCTERMS.W3CDTF/OVERHEIDop.jaargang">2023</meta:user-defined>
    <meta:user-defined meta:name="OVERHEIDop.externeBijlage">publiceerbaar-A|exb-2023-28024</meta:user-defined>
    <meta:user-defined meta:name="OVERHEIDop.externeBijlage">Besluit omgevingsvergunning publiceerbaar|exb-2023-28025</meta:user-defined>
    <meta:user-defined meta:name="OVERHEIDop.publicationIssue">251665</meta:user-defined>
    <meta:user-defined meta:name="OVERHEIDop.GmbID/DC.identifier">gmb-2023-251665</meta:user-defined>
    <meta:user-defined meta:name="OVERHEIDop.versieInformatie"/>
  </office:meta>
</office:document-meta>
</file>