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n een overkapping met zonnepanelen voor een fietsenstalling, Maartvlinder 1 te Utrecht, HZ_WABO-23-192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artvlinder 1 te Utrecht</text:span>
          </text:p>
            <text:p text:style-name="common-al">HZ_WABO-23-19266</text:p>
            <text:p text:style-name="common-al">Toelichting: het bouwen van en een overkapping met zonnepanelen voor een fietsenstalling</text:p>
            <text:p text:style-name="common-al">Datum ontvangst aanvraag: 1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1211</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211</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211</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n een overkapping met zonnepanelen voor een fietsenstalling, Maartvlinder 1 te Utrecht, HZ_WABO-23-19266</meta:user-defined>
    <meta:user-defined meta:name="DCTERMS.W3CDTF/DCTERMS.available">2023-06-08</meta:user-defined>
    <meta:user-defined meta:name="DCTERMS.W3CDTF/OVERHEIDop.jaargang">2023</meta:user-defined>
    <meta:user-defined meta:name="OVERHEIDop.publicationIssue">251211</meta:user-defined>
    <meta:user-defined meta:name="OVERHEIDop.GmbID/DC.identifier">gmb-2023-251211</meta:user-defined>
    <meta:user-defined meta:name="OVERHEIDop.versieInformatie"/>
  </office:meta>
</office:document-meta>
</file>