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Utrechtsestraat 83C 1017VK Amsterdam, Utrechtsestraat 81C 1017VJ Amsterdam, Utrechtsestraat 81B 1017VJ Amsterdam, Utrechtsestraat 83B 1017V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Utrechtsestraat 83C 1017VK Amsterdam, Utrechtsestraat 81C 1017VJ Amsterdam, Utrechtsestraat 81B 1017VJ Amsterdam, Utrechtsestraat 83B 1017VK Amsterdam</text:p>
            <text:p text:style-name="common-al">Omschrijving: realiseren van een uitbouw op de eerste verdieping, een dakterras op de uitbouw en twee airco-units op een aanbouw </text:p>
            <text:p text:style-name="common-al">Datum ontvangst: 25-05-2023</text:p>
            <text:p text:style-name="common-al">Zaaknummer: Z2023-C004347</text:p>
            <text:p text:style-name="common-al">OLO nummer: 782549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098</text:span><text:line-break/><text:date style:data-style-name="dag" text:fixed="true" text:date-value="2023-06-08"/><text:line-break/><text:date style:data-style-name="jaar" text:fixed="true" text:date-value="2023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098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098</text:span><text:date style:data-style-name="nicedate" text:fixed="true" text:date-value="2023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C004347</meta:user-defined>
    <meta:user-defined meta:name="DCTERMS.abstract">realiseren van een uitbouw op de eerste verdieping, een dakterras op de uitbouw en twee airco-units op een aanbouw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Utrechtsestraat 83C 1017VK Amsterdam, Utrechtsestraat 81C 1017VJ Amsterdam, Utrechtsestraat 81B 1017VJ Amsterdam, Utrechtsestraat 83B 1017VK Amsterdam</meta:user-defined>
    <meta:user-defined meta:name="DCTERMS.W3CDTF/DCTERMS.available">2023-06-08</meta:user-defined>
    <meta:user-defined meta:name="DCTERMS.W3CDTF/OVERHEIDop.jaargang">2023</meta:user-defined>
    <meta:user-defined meta:name="OVERHEIDop.publicationIssue">251098</meta:user-defined>
    <meta:user-defined meta:name="OVERHEIDop.GmbID/DC.identifier">gmb-2023-251098</meta:user-defined>
    <meta:user-defined meta:name="OVERHEIDop.versieInformatie"/>
  </office:meta>
</office:document-meta>
</file>