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Prof. Adolf Mayerlaan 13 te Utrecht,  HZ_WABO-23-12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Adolf Mayerlaan 13 te Utrecht</text:p>
            <text:p text:style-name="common-al">HZ_WABO-23-12300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1084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084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084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Prof. Adolf Mayerlaan 13 te Utrecht,  HZ_WABO-23-12300</meta:user-defined>
    <meta:user-defined meta:name="DCTERMS.W3CDTF/DCTERMS.available">2023-06-08</meta:user-defined>
    <meta:user-defined meta:name="DCTERMS.W3CDTF/OVERHEIDop.jaargang">2023</meta:user-defined>
    <meta:user-defined meta:name="OVERHEIDop.publicationIssue">251084</meta:user-defined>
    <meta:user-defined meta:name="OVERHEIDop.GmbID/DC.identifier">gmb-2023-251084</meta:user-defined>
    <meta:user-defined meta:name="OVERHEIDop.versieInformatie"/>
  </office:meta>
</office:document-meta>
</file>