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en afwijken van het bestemmingsplan voor het vestigen van een laboratorium (1e fase bouwen en RO), Varrolaan 122 te Utrecht,  HZ_WABO-22-438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rrolaan 122 te Utrecht</text:p>
            <text:p text:style-name="common-al">HZ_WABO-22-43832</text:p>
            <text:p text:style-name="common-al">Toelichting: het verbouwen en afwijken van het bestemmingsplan voor het vestigen van een laboratorium (1e fase bouwen en RO)</text:p>
            <text:p text:style-name="common-al">Datum besluit: 2 juni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9680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80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80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bouwen en afwijken van het bestemmingsplan voor het vestigen van een laboratorium (1e fase bouwen en RO), Varrolaan 122 te Utrecht,  HZ_WABO-22-43832</meta:user-defined>
    <meta:user-defined meta:name="DCTERMS.W3CDTF/DCTERMS.available">2023-06-08</meta:user-defined>
    <meta:user-defined meta:name="DCTERMS.W3CDTF/OVERHEIDop.jaargang">2023</meta:user-defined>
    <meta:user-defined meta:name="OVERHEIDop.externeBijlage">ALG Publiceerbaar-A|exb-2023-27822</meta:user-defined>
    <meta:user-defined meta:name="OVERHEIDop.externeBijlage">Besluit omgevingsvergunning publiceerbaar|exb-2023-27823</meta:user-defined>
    <meta:user-defined meta:name="OVERHEIDop.publicationIssue">249680</meta:user-defined>
    <meta:user-defined meta:name="OVERHEIDop.GmbID/DC.identifier">gmb-2023-249680</meta:user-defined>
    <meta:user-defined meta:name="OVERHEIDop.versieInformatie"/>
  </office:meta>
</office:document-meta>
</file>