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De Vlasman 26 (DDW00 C 1795), Dodewaard, bouw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verlenging beslistermijn voor</text:p>
            <text:p text:style-name="last-al">De Vlasman 26 (DDW00 C 1795), Dodewaard, bouw bedrijfspand. Beslistermijn verlengd tot 05-07-202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249679</text:span><text:line-break/><text:date style:data-style-name="dag" text:fixed="true" text:date-value="2023-06-08"/><text:line-break/><text:date style:data-style-name="jaar" text:fixed="true" text:date-value="2023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679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679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9/xml/MC-DRP-BeschikkingAanvraag-Web-ZM.xml</meta:user-defined>
    <meta:user-defined meta:name="OVERHEID.Gemeente/DC.creator">Neder-Betuwe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Perceel</meta:user-defined>
    <meta:user-defined meta:name="DC.title">Verlenging beslistermijn De Vlasman 26 (DDW00 C 1795), Dodewaard, bouw bedrijfspand</meta:user-defined>
    <meta:user-defined meta:name="DCTERMS.W3CDTF/DCTERMS.available">2023-06-08</meta:user-defined>
    <meta:user-defined meta:name="DCTERMS.W3CDTF/OVERHEIDop.jaargang">2023</meta:user-defined>
    <meta:user-defined meta:name="OVERHEIDop.publicationIssue">249679</meta:user-defined>
    <meta:user-defined meta:name="OVERHEIDop.GmbID/DC.identifier">gmb-2023-249679</meta:user-defined>
    <meta:user-defined meta:name="OVERHEIDop.versieInformatie"/>
  </office:meta>
</office:document-meta>
</file>