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WJITTERINGSWEI 65 TE ALDEBO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een bruiloft feest in een tent met verstrekte muziek op 7 juli 2023 van 16.00 tot 01.00 uur op de locatie Wjitteringswei 65 te Aldeboarn (5 juni 2023).</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9428</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9428</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9428</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NTHEFFING GELUID, WJITTERINGSWEI 65 TE ALDEBOARN</meta:user-defined>
    <meta:user-defined meta:name="DCTERMS.W3CDTF/DCTERMS.available">2023-06-08</meta:user-defined>
    <meta:user-defined meta:name="DCTERMS.W3CDTF/OVERHEIDop.jaargang">2023</meta:user-defined>
    <meta:user-defined meta:name="OVERHEIDop.publicationIssue">249428</meta:user-defined>
    <meta:user-defined meta:name="OVERHEIDop.GmbID/DC.identifier">gmb-2023-249428</meta:user-defined>
    <meta:user-defined meta:name="OVERHEIDop.versieInformatie"/>
  </office:meta>
</office:document-meta>
</file>