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GEVEL VAN EEN BEDRIJFSPAND, DE KUINDER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van een bedrijfspand op het perceel De Kuinder 4 te Heerenveen  (indieningsdatum 09-04-2023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8011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01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01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GEVEL VAN EEN BEDRIJFSPAND, DE KUINDER 4 HEERENVEEN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8011</meta:user-defined>
    <meta:user-defined meta:name="OVERHEIDop.GmbID/DC.identifier">gmb-2023-248011</meta:user-defined>
    <meta:user-defined meta:name="OVERHEIDop.versieInformatie"/>
  </office:meta>
</office:document-meta>
</file>