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kadastrale gemeente Jelsum, sectie E, perceelnummer 823 (gemaal Binnemaolen), (11056845) realiseren van een nieuw gemaal en het bouwen van een damwandconstructie, verzenddatum 22-05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48007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007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007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Verleende omgevingsvergunning, kadastrale gemeente Jelsum, sectie E, perceelnummer 823 (gemaal Binnemaolen), (11056845) realiseren van een nieuw gemaal en het bouwen van een damwandconstructie, verzenddatum 22-05-2023.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8007</meta:user-defined>
    <meta:user-defined meta:name="OVERHEIDop.GmbID/DC.identifier">gmb-2023-248007</meta:user-defined>
    <meta:user-defined meta:name="OVERHEIDop.versieInformatie"/>
  </office:meta>
</office:document-meta>
</file>