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 (5 jaar) horecapaviljoen, Tijdelijk horecapaviljoen Padualaan, perceelnr. 1486, sectie N te Utrecht, HZ_WABO-23-188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ijdelijk horecapaviljoen Padualaan, perceelnr. 1486, sectie N te Utrecht</text:span>
          </text:p>
            <text:p text:style-name="common-al">HZ_WABO-23-18893</text:p>
            <text:p text:style-name="common-al">Toelichting: het bouwen van een tijdelijk (5 jaar) horecapaviljoen</text:p>
            <text:p text:style-name="common-al">Datum ontvangst aanvraag: 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7255</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7255</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7255</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tijdelijk (5 jaar) horecapaviljoen, Tijdelijk horecapaviljoen Padualaan, perceelnr. 1486, sectie N te Utrecht, HZ_WABO-23-18893</meta:user-defined>
    <meta:user-defined meta:name="DCTERMS.W3CDTF/DCTERMS.available">2023-06-07</meta:user-defined>
    <meta:user-defined meta:name="DCTERMS.W3CDTF/OVERHEIDop.jaargang">2023</meta:user-defined>
    <meta:user-defined meta:name="OVERHEIDop.externeBijlage">Publiceerbaar-A|exb-2023-27559</meta:user-defined>
    <meta:user-defined meta:name="OVERHEIDop.publicationIssue">247255</meta:user-defined>
    <meta:user-defined meta:name="OVERHEIDop.GmbID/DC.identifier">gmb-2023-247255</meta:user-defined>
    <meta:user-defined meta:name="OVERHEIDop.versieInformatie"/>
  </office:meta>
</office:document-meta>
</file>