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 uitbreiding van de tweede bouwlaag, Gaag 61 te De Meern, HZ_WABO-22-44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aag 61 te De Meern</text:span>
          </text:p>
            <text:p text:style-name="common-al">HZ_WABO-22-44435</text:p>
            <text:p text:style-name="common-al">Toelichting: het bouwen van een dakopbouw / uitbreiding van de tweede bouwlaag</text:p>
            <text:p text:style-name="common-al">Datum ontvangst aanvraag: 22 decem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71</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71</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71</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 uitbreiding van de tweede bouwlaag, Gaag 61 te De Meern, HZ_WABO-22-44435</meta:user-defined>
    <meta:user-defined meta:name="DCTERMS.W3CDTF/DCTERMS.available">2023-01-19</meta:user-defined>
    <meta:user-defined meta:name="DCTERMS.W3CDTF/OVERHEIDop.jaargang">2023</meta:user-defined>
    <meta:user-defined meta:name="OVERHEIDop.externeBijlage">ALG - Publiceerbaar-A|exb-2023-2444</meta:user-defined>
    <meta:user-defined meta:name="OVERHEIDop.publicationIssue">24671</meta:user-defined>
    <meta:user-defined meta:name="OVERHEIDop.GmbID/DC.identifier">gmb-2023-24671</meta:user-defined>
    <meta:user-defined meta:name="OVERHEIDop.versieInformatie"/>
  </office:meta>
</office:document-meta>
</file>