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bijgebouw, Morgenstond 26 te De Meern, HZ_WABO-23-18829</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Morgenstond 26 te De Meern</text:span>
          </text:p>
            <text:p text:style-name="common-al">HZ_WABO-23-18829</text:p>
            <text:p text:style-name="common-al">Toelichting: het bouwen van een bijgebouw</text:p>
            <text:p text:style-name="common-al">Datum ontvangst aanvraag: 2 juni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46446</text:span><text:line-break/><text:date style:data-style-name="dag" text:fixed="true" text:date-value="2023-06-07"/><text:line-break/><text:date style:data-style-name="jaar" text:fixed="true" text:date-value="2023-06-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46446</text:span><text:date style:data-style-name="nicedate" text:fixed="true" text:date-value="2023-06-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46446</text:span><text:date style:data-style-name="nicedate" text:fixed="true" text:date-value="2023-06-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1/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bijgebouw, Morgenstond 26 te De Meern, HZ_WABO-23-18829</meta:user-defined>
    <meta:user-defined meta:name="DCTERMS.W3CDTF/DCTERMS.available">2023-06-07</meta:user-defined>
    <meta:user-defined meta:name="DCTERMS.W3CDTF/OVERHEIDop.jaargang">2023</meta:user-defined>
    <meta:user-defined meta:name="OVERHEIDop.externeBijlage">Publiceerbaar-A|exb-2023-27503</meta:user-defined>
    <meta:user-defined meta:name="OVERHEIDop.publicationIssue">246446</meta:user-defined>
    <meta:user-defined meta:name="OVERHEIDop.GmbID/DC.identifier">gmb-2023-246446</meta:user-defined>
    <meta:user-defined meta:name="OVERHEIDop.versieInformatie"/>
  </office:meta>
</office:document-meta>
</file>