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Geerweg 0 naast nr. 13 Ede, het bouwen van een bedrijfshal en het aanleggen van 2 uitrit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 juni 2023</text:p>
            <text:p text:style-name="common-al">Zaaknummer 2022W277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46171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17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171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Geerweg 0 naast nr. 13 Ede, het bouwen van een bedrijfshal en het aanleggen van 2 uitritten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6171</meta:user-defined>
    <meta:user-defined meta:name="OVERHEIDop.GmbID/DC.identifier">gmb-2023-246171</meta:user-defined>
    <meta:user-defined meta:name="OVERHEIDop.versieInformatie"/>
  </office:meta>
</office:document-meta>
</file>