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e woonunit voor de duur van 2 jaar bij een bestaand woonhuis, Ockhuizerweg 37 te Haarzuilens,  HZ_WABO-23-102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ckhuizerweg 37 te Haarzuilens</text:p>
            <text:p text:style-name="common-al">HZ_WABO-23-10237</text:p>
            <text:p text:style-name="common-al">Toelichting: het bouwen van een tijdelijke woonunit voor de duur van 2 jaar bij een bestaand woonhui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5594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594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594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ijdelijke woonunit voor de duur van 2 jaar bij een bestaand woonhuis, Ockhuizerweg 37 te Haarzuilens,  HZ_WABO-23-10237</meta:user-defined>
    <meta:user-defined meta:name="DCTERMS.W3CDTF/DCTERMS.available">2023-06-06</meta:user-defined>
    <meta:user-defined meta:name="DCTERMS.W3CDTF/OVERHEIDop.jaargang">2023</meta:user-defined>
    <meta:user-defined meta:name="OVERHEIDop.publicationIssue">245594</meta:user-defined>
    <meta:user-defined meta:name="OVERHEIDop.GmbID/DC.identifier">gmb-2023-245594</meta:user-defined>
    <meta:user-defined meta:name="OVERHEIDop.versieInformatie"/>
  </office:meta>
</office:document-meta>
</file>