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tijdelijke stellingen voor een termijn van drie jaar in het magazijn van het bedrijfsgebouw, Kanaaldijk 5 te Utrecht,  HZ_WABO-23-086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dijk 5 te Utrecht</text:p>
            <text:p text:style-name="common-al">HZ_WABO-23-08634</text:p>
            <text:p text:style-name="common-al">Toelichting: het bouwen van tijdelijke stellingen voor een termijn van drie jaar in het magazijn van het bedrijfsgebouw</text:p>
            <text:p text:style-name="common-al">Datum besluit: 1 juni 2023</text:p>
            <text:p text:style-name="common-al">Startdatum bezwaartermijn: 2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5056</text:span><text:line-break/><text:date style:data-style-name="dag" text:fixed="true" text:date-value="2023-06-06"/><text:line-break/><text:date style:data-style-name="jaar" text:fixed="true" text:date-value="2023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5056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5056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tijdelijke stellingen voor een termijn van drie jaar in het magazijn van het bedrijfsgebouw, Kanaaldijk 5 te Utrecht,  HZ_WABO-23-08634</meta:user-defined>
    <meta:user-defined meta:name="DCTERMS.W3CDTF/DCTERMS.available">2023-06-06</meta:user-defined>
    <meta:user-defined meta:name="DCTERMS.W3CDTF/OVERHEIDop.jaargang">2023</meta:user-defined>
    <meta:user-defined meta:name="OVERHEIDop.externeBijlage">ALG - Publiceerbaar-A|exb-2023-27386</meta:user-defined>
    <meta:user-defined meta:name="OVERHEIDop.externeBijlage">Besluit omgevingsvergunning publiceerbaar|exb-2023-27387</meta:user-defined>
    <meta:user-defined meta:name="OVERHEIDop.publicationIssue">245056</meta:user-defined>
    <meta:user-defined meta:name="OVERHEIDop.GmbID/DC.identifier">gmb-2023-245056</meta:user-defined>
    <meta:user-defined meta:name="OVERHEIDop.versieInformatie"/>
  </office:meta>
</office:document-meta>
</file>