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istributiecentrum en het bouwen van een parkeergarage (vergunning tweede fase), Sophialaan 5A te Utrecht,  HZ_WABO-22-431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phialaan 5A te Utrecht</text:p>
            <text:p text:style-name="common-al">HZ_WABO-22-43127</text:p>
            <text:p text:style-name="common-al">Toelichting: het bouwen van een distributiecentrum en het bouwen van een parkeergarage (vergunning tweede fase)</text:p>
            <text:p text:style-name="common-al">Datum besluit: 30 mei 2023</text:p>
            <text:p text:style-name="common-al">Startdatum bezwaartermijn: 2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44931</text:span><text:line-break/><text:date style:data-style-name="dag" text:fixed="true" text:date-value="2023-06-06"/><text:line-break/><text:date style:data-style-name="jaar" text:fixed="true" text:date-value="2023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4931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4931</text:span><text:date style:data-style-name="nicedate" text:fixed="true" text:date-value="2023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istributiecentrum en het bouwen van een parkeergarage (vergunning tweede fase), Sophialaan 5A te Utrecht,  HZ_WABO-22-43127</meta:user-defined>
    <meta:user-defined meta:name="DCTERMS.W3CDTF/DCTERMS.available">2023-06-06</meta:user-defined>
    <meta:user-defined meta:name="DCTERMS.W3CDTF/OVERHEIDop.jaargang">2023</meta:user-defined>
    <meta:user-defined meta:name="OVERHEIDop.externeBijlage">Publiceerbaar-A|exb-2023-27372</meta:user-defined>
    <meta:user-defined meta:name="OVERHEIDop.externeBijlage">Besluit Omgevingsvergunning Publiceerbaar|exb-2023-27373</meta:user-defined>
    <meta:user-defined meta:name="OVERHEIDop.publicationIssue">244931</meta:user-defined>
    <meta:user-defined meta:name="OVERHEIDop.GmbID/DC.identifier">gmb-2023-244931</meta:user-defined>
    <meta:user-defined meta:name="OVERHEIDop.versieInformatie"/>
  </office:meta>
</office:document-meta>
</file>