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winkelpui aan de voorkant en het bouwen van een dakkapel aan de zijkanten van de woning, Zadelstraat 17 te Utrecht, HZ_WABO-23-014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delstraat 17 te Utrecht</text:span>
          </text:p>
            <text:p text:style-name="common-al">HZ_WABO-23-01483</text:p>
            <text:p text:style-name="common-al">Toelichting: het wijzigen van de winkelpui aan de voorkant en het bouwen van een dakkapel aan de zijkanten van de woning</text:p>
            <text:p text:style-name="common-al">Datum ontvangst aanvraag: 1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75</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75</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75</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de winkelpui aan de voorkant en het bouwen van een dakkapel aan de zijkanten van de woning, Zadelstraat 17 te Utrecht, HZ_WABO-23-01483</meta:user-defined>
    <meta:user-defined meta:name="DCTERMS.W3CDTF/DCTERMS.available">2023-01-19</meta:user-defined>
    <meta:user-defined meta:name="DCTERMS.W3CDTF/OVERHEIDop.jaargang">2023</meta:user-defined>
    <meta:user-defined meta:name="OVERHEIDop.externeBijlage">Aanvraagdocument  publiceerbaar-A|exb-2023-2401</meta:user-defined>
    <meta:user-defined meta:name="OVERHEIDop.publicationIssue">24475</meta:user-defined>
    <meta:user-defined meta:name="OVERHEIDop.GmbID/DC.identifier">gmb-2023-24475</meta:user-defined>
    <meta:user-defined meta:name="OVERHEIDop.versieInformatie"/>
  </office:meta>
</office:document-meta>
</file>